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list-style-name="WWNum5" style:family="paragraph">
      <style:paragraph-properties fo:widows="2" fo:orphans="2" fo:break-before="page" style:line-height-at-least="0.2916in"/>
    </style:style>
    <style:style style:name="T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1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1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9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2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23" style:parent-style-name="清單段落" style:list-style-name="WWNum6" style:family="paragraph">
      <style:paragraph-properties fo:widows="2" fo:orphans="2" style:line-height-at-least="0.2916in"/>
    </style:style>
    <style:style style:name="T2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25" style:parent-style-name="Standard" style:family="paragraph">
      <style:paragraph-properties fo:widows="2" fo:orphans="2" fo:margin-top="0.1666in" fo:margin-bottom="0.0833in" style:line-height-at-least="0.2916in"/>
    </style:style>
    <style:style style:name="T2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35" style:parent-style-name="Standard" style:list-style-name="WWNum2" style:family="paragraph">
      <style:paragraph-properties fo:widows="2" fo:orphans="2" style:line-height-at-least="0.2916in"/>
    </style:style>
    <style:style style:name="T3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8" style:parent-style-name="Standard" style:list-style-name="WWNum2" style:family="paragraph">
      <style:paragraph-properties fo:widows="2" fo:orphans="2" style:line-height-at-least="0.2916in"/>
    </style:style>
    <style:style style:name="T3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47" style:parent-style-name="Standard" style:list-style-name="WWNum2" style:family="paragraph">
      <style:paragraph-properties fo:widows="2" fo:orphans="2" style:line-height-at-least="0.2916in"/>
    </style:style>
    <style:style style:name="T4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fo:color="#000000" style:font-size-complex="12pt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60" style:parent-style-name="Standard" style:list-style-name="WWNum2" style:family="paragraph">
      <style:paragraph-properties fo:widows="2" fo:orphans="2" style:line-height-at-least="0.2916in"/>
    </style:style>
    <style:style style:name="T6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63" style:parent-style-name="Standard" style:list-style-name="WWNum2" style:family="paragraph">
      <style:paragraph-properties fo:widows="2" fo:orphans="2" style:line-height-at-least="0.2916in"/>
    </style:style>
    <style:style style:name="T6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71" style:parent-style-name="Standard" style:list-style-name="WWNum2" style:family="paragraph">
      <style:paragraph-properties fo:widows="2" fo:orphans="2" style:line-height-at-least="0.2916in"/>
    </style:style>
    <style:style style:name="T7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84" style:parent-style-name="Standard" style:list-style-name="WWNum2" style:family="paragraph">
      <style:paragraph-properties fo:widows="2" fo:orphans="2" style:line-height-at-least="0.2916in"/>
    </style:style>
    <style:style style:name="T8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8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87" style:parent-style-name="Standard" style:list-style-name="WWNum2" style:family="paragraph">
      <style:paragraph-properties fo:widows="2" fo:orphans="2" style:line-height-at-least="0.2916in"/>
    </style:style>
    <style:style style:name="T8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T9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92" style:parent-style-name="Standard" style:list-style-name="WWNum2" style:family="paragraph">
      <style:paragraph-properties fo:widows="2" fo:orphans="2" style:line-height-at-least="0.2916in"/>
    </style:style>
    <style:style style:name="T9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98" style:parent-style-name="Standard" style:list-style-name="WWNum2" style:family="paragraph">
      <style:paragraph-properties fo:widows="2" fo:orphans="2" style:line-height-at-least="0.2916in"/>
    </style:style>
    <style:style style:name="T9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06" style:parent-style-name="Standard" style:list-style-name="WWNum2" style:family="paragraph">
      <style:paragraph-properties fo:widows="2" fo:orphans="2" style:line-height-at-least="0.2916in"/>
    </style:style>
    <style:style style:name="T10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15" style:parent-style-name="Standard" style:list-style-name="WWNum2" style:family="paragraph">
      <style:paragraph-properties fo:widows="2" fo:orphans="2" style:line-height-at-least="0.2916in"/>
    </style:style>
    <style:style style:name="T11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1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118" style:parent-style-name="Standard" style:list-style-name="WWNum2" style:family="paragraph">
      <style:paragraph-properties fo:widows="2" fo:orphans="2" style:line-height-at-least="0.2916in"/>
    </style:style>
    <style:style style:name="T11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2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26" style:parent-style-name="Standard" style:list-style-name="WWNum2" style:family="paragraph">
      <style:paragraph-properties fo:widows="2" fo:orphans="2" style:line-height-at-least="0.2916in"/>
    </style:style>
    <style:style style:name="T12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2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32" style:parent-style-name="Standard" style:list-style-name="WWNum2" style:family="paragraph">
      <style:paragraph-properties fo:widows="2" fo:orphans="2" style:line-height-at-least="0.2916in"/>
    </style:style>
    <style:style style:name="T13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3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</office:automatic-styles>
  <office:body>
    <office:text text:use-soft-page-breaks="true">
      <text:list text:style-name="WWNum5">
        <text:list-item>
          <text:p text:style-name="P1"><text:span text:style-name="T2">整體畢業規定：</text:span></text:p>
        </text:list-item>
      </text:list>
      <text:list text:style-name="WWNum1">
        <text:list-item>
          <text:p text:style-name="P3"><text:span text:style-name="T4">通識課程：必修</text:span><text:span text:style-name="T5"><text:s/>23<text:s/></text:span><text:span text:style-name="T6">學分，選修</text:span><text:span text:style-name="T7"><text:s/>4<text:s/></text:span><text:span text:style-name="T8">學分，合計</text:span><text:span text:style-name="T9"><text:s/>27<text:s/></text:span><text:span text:style-name="T10">學分。</text:span></text:p>
        </text:list-item>
        <text:list-item>
          <text:p text:style-name="P11"><text:span text:style-name="T12">專業課程：必修</text:span><text:span text:style-name="T13"><text:s/>19</text:span><text:span text:style-name="T14">學分，選修</text:span><text:span text:style-name="T15"><text:s/>35<text:s/></text:span><text:span text:style-name="T16">學分，合計</text:span><text:span text:style-name="T17"><text:s/>54<text:s/></text:span><text:span text:style-name="T18">學分。</text:span></text:p>
        </text:list-item>
        <text:list-item>
          <text:p text:style-name="P19"><text:span text:style-name="T20">修習</text:span><text:span text:style-name="T21"><text:s/>80<text:s/></text:span><text:span text:style-name="T22">學分以上，且必修科目均及格。</text:span></text:p>
        </text:list-item>
      </text:list>
      <text:list text:style-name="WWNum6">
        <text:list-item>
          <text:p text:style-name="P23"><text:span text:style-name="T24">課程地圖（分學期及領域）：</text:span></text:p>
        </text:list-item>
      </text:list>
      <text:p text:style-name="P25"><text:span text:style-name="T26">此課程地圖將課程分為四個學期（</text:span><text:span text:style-name="T27">1<text:s/></text:span><text:span text:style-name="T28">上、</text:span><text:span text:style-name="T29">1<text:s/></text:span><text:span text:style-name="T30">下、</text:span><text:span text:style-name="T31">2<text:s/></text:span><text:span text:style-name="T32">上、</text:span><text:span text:style-name="T33">2<text:s/></text:span><text:span text:style-name="T34">下），並劃分為三個主要領域：共同專業必選修、通訊領域、資訊領域。</text:span></text:p>
      <text:list text:style-name="WWNum2">
        <text:list-item>
          <text:p text:style-name="P35"><text:span text:style-name="T36">1<text:s/></text:span><text:span text:style-name="T37">上學期：</text:span></text:p>
          <text:list text:continue-numbering="true">
            <text:list-item>
              <text:p text:style-name="P38"><text:span text:style-name="T39">專業必修：</text:span><text:span text:style-name="T40">程式設計</text:span><text:span text:style-name="T41">I</text:span><text:span text:style-name="T42">、</text:span><text:span text:style-name="T43">數位系統設計</text:span><text:span text:style-name="T44">、</text:span><text:span text:style-name="T45">資訊安全管理概論</text:span><text:span text:style-name="T46">。</text:span></text:p>
            </text:list-item>
            <text:list-item>
              <text:p text:style-name="P47"><text:span text:style-name="T48">專業選修：</text:span><text:span text:style-name="T49">微積分</text:span><text:span text:style-name="T50">I</text:span><text:span text:style-name="T51">、</text:span><text:span text:style-name="T52">科技英文、</text:span><text:span text:style-name="T53">技能輔導</text:span><text:span text:style-name="T54">Ⅰ</text:span><text:span text:style-name="T55">、</text:span><text:span text:style-name="T56">電路學、工業安全</text:span><text:span text:style-name="T57">、</text:span><text:span text:style-name="T58">物聯網導論、資訊科技概論、人工智慧導論</text:span><text:span text:style-name="T59">。</text:span></text:p>
            </text:list-item>
          </text:list>
        </text:list-item>
        <text:list-item>
          <text:p text:style-name="P60"><text:span text:style-name="T61">1<text:s/></text:span><text:span text:style-name="T62">下學期：</text:span></text:p>
          <text:list text:continue-numbering="true">
            <text:list-item>
              <text:p text:style-name="P63"><text:span text:style-name="T64">專業必修：</text:span><text:span text:style-name="T65">程式設計</text:span><text:span text:style-name="T66">II</text:span><text:span text:style-name="T67">、</text:span><text:span text:style-name="T68">電腦網路、</text:span><text:span text:style-name="T69">微處理機</text:span><text:span text:style-name="T70">。</text:span></text:p>
            </text:list-item>
            <text:list-item>
              <text:p text:style-name="P71"><text:span text:style-name="T72">專業選修：</text:span><text:span text:style-name="T73">微積分</text:span><text:span text:style-name="T74"><text:s/>II</text:span><text:span text:style-name="T75">、</text:span><text:span text:style-name="T76">數位系統設計</text:span><text:span text:style-name="T77">實習、技能輔導</text:span><text:span text:style-name="T78">Ⅱ</text:span><text:span text:style-name="T79">、</text:span><text:span text:style-name="T80">基礎電子技術、</text:span><text:span text:style-name="T81">資訊安全技術概論、</text:span><text:span text:style-name="T82">電子學、職場倫理</text:span><text:span text:style-name="T83">。</text:span></text:p>
            </text:list-item>
          </text:list>
        </text:list-item>
        <text:list-item>
          <text:p text:style-name="P84"><text:span text:style-name="T85">2<text:s/></text:span><text:span text:style-name="T86">上學期：</text:span></text:p>
          <text:list text:continue-numbering="true">
            <text:list-item>
              <text:p text:style-name="P87"><text:span text:style-name="T88">專業必修：</text:span><text:span text:style-name="T89">專題製作</text:span><text:span text:style-name="T90">I</text:span><text:span text:style-name="T91">。</text:span></text:p>
            </text:list-item>
            <text:list-item>
              <text:p text:style-name="P92"><text:span text:style-name="T93">專業選修：</text:span><text:span text:style-name="T94"><text:s/></text:span><text:span text:style-name="T95">儀表維修保養、通訊實務與應用、網路安全、技能輔導</text:span><text:span text:style-name="T96">Ⅲ</text:span><text:span text:style-name="T97">、微處理機實習、工程數學、線性代數。</text:span></text:p>
            </text:list-item>
            <text:list-item>
              <text:p text:style-name="P98"><text:span text:style-name="T99">通訊領域：</text:span><text:span text:style-name="T100"><text:s/></text:span><text:span text:style-name="T101">物聯網實務與應用、通訊系統、數位訊號處理、</text:span><text:span text:style-name="T102">矽光子</text:span><text:span text:style-name="T103">學</text:span><text:span text:style-name="T104">導論</text:span><text:span text:style-name="T105">、雷達原理導論。</text:span></text:p>
            </text:list-item>
            <text:list-item>
              <text:p text:style-name="P106"><text:span text:style-name="T107">資訊領域：</text:span><text:span text:style-name="T108"><text:s/></text:span><text:span text:style-name="T109">網路管理、</text:span><text:span text:style-name="T110">資料結構、物件導向程式設計、計算機組織、多媒體技術、密碼學概論</text:span><text:span text:style-name="T111">、生成式</text:span><text:span text:style-name="T112">AI</text:span><text:span text:style-name="T113">工具應用實務</text:span><text:span text:style-name="T114">。</text:span></text:p>
            </text:list-item>
          </text:list>
        </text:list-item>
        <text:list-item>
          <text:p text:style-name="P115"><text:span text:style-name="T116">2<text:s/></text:span><text:span text:style-name="T117">下學期：</text:span></text:p>
          <text:list text:continue-numbering="true">
            <text:list-item>
              <text:p text:style-name="P118"><text:span text:style-name="T119">專業選修：</text:span><text:span text:style-name="T120"><text:s/></text:span><text:span text:style-name="T121">專題製作</text:span><text:span text:style-name="T122"><text:s/>II</text:span><text:span text:style-name="T123">、電腦網路實習、網路攻防技術、網頁開發設計、技能輔導</text:span><text:span text:style-name="T124">Ⅳ</text:span><text:span text:style-name="T125">、人工智慧實務與應用、機率與統計、離散數學、書報討論與寫作。</text:span></text:p>
            </text:list-item>
            <text:list-item>
              <text:p text:style-name="P126"><text:span text:style-name="T127">通訊領域：</text:span><text:span text:style-name="T128"><text:s/></text:span><text:span text:style-name="T129">嵌入式系統設計、通訊系統實習、電腦輔助設計、光纖通訊、天線原理與應用</text:span><text:span text:style-name="T130">、無人機電子通訊系統</text:span><text:span text:style-name="T131">。</text:span></text:p>
            </text:list-item>
            <text:list-item>
              <text:p text:style-name="P132"><text:span text:style-name="T133">資訊領域：</text:span><text:span text:style-name="T134"><text:s/></text:span><text:span text:style-name="T135">作業系統、資料庫系統實務與應用、行動裝置程式設計、互動式程式設計、影像處理、資訊作戰概論</text:span><text:span text:style-name="T136">、大型語言模型導論</text:span><text:span text:style-name="T137">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StrongEmphasis" style:display-name="Strong Emphasis" style:family="text" style:parent-style-name="DefaultParagraphFontWW">
      <style:text-properties fo:font-weight="bold" style:font-weight-asian="bold" style:font-weight-complex="bold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Wingdings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施宇珊</meta:initial-creator>
    <dc:creator>電訊科-陳信傑</dc:creator>
    <meta:creation-date>2026-05-11T00:50:00Z</meta:creation-date>
    <dc:date>2026-05-11T00:54:00Z</dc:date>
    <meta:template xlink:href="Normal" xlink:type="simple"/>
    <meta:editing-cycles>3</meta:editing-cycles>
    <meta:editing-duration>PT240S</meta:editing-duration>
    <meta:user-defined meta:name="AppVersion">16.0000</meta:user-defined>
    <meta:document-statistic meta:page-count="2" meta:paragraph-count="1" meta:word-count="103" meta:character-count="695" meta:row-count="4" meta:non-whitespace-character-count="593"/>
  </office:meta>
</office:document-meta>
</file>